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0EA000001541EA9ECB2.jpg"/>
  <manifest:file-entry manifest:media-type="image/jpeg" manifest:full-path="Pictures/100000000000029E000001771FEEE093.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Book Antiqua2" svg:font-family="'Book Antiqua'" style:font-adornments="Normal" style:font-family-generic="roman"/>
    <style:font-face style:name="Lucida Sans1" svg:font-family="'Lucida Sans'" style:font-family-generic="swiss"/>
    <style:font-face style:name="Courier New" svg:font-family="'Courier New'" style:font-family-generic="modern" style:font-pitch="fixed"/>
    <style:font-face style:name="NSimSun" svg:font-family="NSimSun" style:font-family-generic="modern" style:font-pitch="fixed"/>
    <style:font-face style:name="Book Antiqua1" svg:font-family="'Book Antiqua'" style:font-adornments="Gras" style:font-family-generic="roman" style:font-pitch="variable"/>
    <style:font-face style:name="Book Antiqua" svg:font-family="'Book Antiqua'" style:font-adornments="Normal" style:font-family-generic="roman" style:font-pitch="variable"/>
    <style:font-face style:name="Times New Roman" svg:font-family="'Times New Roman'"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Header">
      <style:paragraph-properties fo:margin-left="0cm" fo:margin-right="0cm" fo:margin-top="0cm" fo:margin-bottom="0cm" style:line-spacing="0cm" fo:text-align="center" style:justify-single-word="false" style:register-true="true" fo:text-indent="0cm" style:auto-text-indent="true" text:number-lines="false" text:line-number="0" style:vertical-align="middle">
        <style:tab-stops>
          <style:tab-stop style:position="6.996cm" style:type="center"/>
          <style:tab-stop style:position="13.991cm" style:type="right"/>
        </style:tab-stops>
      </style:paragraph-properties>
    </style:style>
    <style:style style:name="P2" style:family="paragraph" style:parent-style-name="Footer">
      <style:paragraph-properties fo:margin-top="0.101cm" fo:margin-bottom="0cm" fo:text-align="center" style:justify-single-word="false"/>
    </style:style>
    <style:style style:name="P3" style:family="paragraph" style:parent-style-name="Footer">
      <style:paragraph-properties fo:text-align="center" style:justify-single-word="false"/>
    </style:style>
    <style:style style:name="P4" style:family="paragraph" style:parent-style-name="Footnote">
      <style:text-properties fo:font-size="6pt" style:font-size-asian="6pt" style:font-size-complex="6pt"/>
    </style:style>
    <style:style style:name="P5" style:family="paragraph" style:parent-style-name="Heading">
      <style:paragraph-properties fo:margin-top="0cm" fo:margin-bottom="1.401cm"/>
    </style:style>
    <style:style style:name="P6" style:family="paragraph" style:parent-style-name="Text_20_body">
      <style:text-properties fo:font-weight="bold" style:font-weight-asian="bold" style:font-weight-complex="bold"/>
    </style:style>
    <style:style style:name="P7" style:family="paragraph" style:parent-style-name="Text_20_body">
      <style:text-properties fo:font-weight="normal" style:font-weight-asian="normal" style:font-weight-complex="normal"/>
    </style:style>
    <style:style style:name="P8" style:family="paragraph" style:parent-style-name="Text_20_body">
      <style:text-properties fo:font-size="6pt" style:font-size-asian="6pt" style:font-size-complex="6pt"/>
    </style:style>
    <style:style style:name="P9" style:family="paragraph" style:parent-style-name="Text_20_body" style:list-style-name="L1"/>
    <style:style style:name="P10" style:family="paragraph" style:parent-style-name="Header">
      <style:paragraph-properties fo:margin-left="0cm" fo:margin-right="0cm" fo:margin-top="0cm" fo:margin-bottom="0.3cm" style:line-spacing="0cm" fo:text-align="center" style:justify-single-word="false" style:register-true="true" fo:text-indent="0cm" style:auto-text-indent="true" style:shadow="none" text:number-lines="false" text:line-number="0" style:vertical-align="middle">
        <style:tab-stops>
          <style:tab-stop style:position="6.996cm" style:type="center"/>
          <style:tab-stop style:position="13.991cm" style:type="right"/>
        </style:tab-stops>
      </style:paragraph-properties>
      <style:text-properties fo:font-style="italic" style:font-style-asian="italic" style:font-style-complex="italic"/>
    </style:style>
    <style:style style:name="P11" style:family="paragraph" style:parent-style-name="Footnote">
      <style:text-properties fo:font-weight="normal" style:font-weight-asian="normal" style:font-weight-complex="normal"/>
    </style:style>
    <style:style style:name="T1" style:family="text">
      <style:text-properties fo:font-style="italic" style:font-style-asian="italic" style:font-style-complex="italic"/>
    </style:style>
    <style:style style:name="T2" style:family="text">
      <style:text-properties fo:font-style="italic" fo:font-weight="normal" style:font-style-asian="italic" style:font-weight-asian="normal" style:font-style-complex="italic" style:font-weight-complex="normal"/>
    </style:style>
    <style:style style:name="T3" style:family="text">
      <style:text-properties fo:font-style="italic" fo:font-weight="bold" style:font-style-asian="italic" style:font-weight-asian="bold" style:font-style-complex="italic" style:font-weight-complex="bold"/>
    </style:style>
    <style:style style:name="T4" style:family="text">
      <style:text-properties fo:font-weight="normal" style:font-weight-asian="normal" style:font-weight-complex="normal"/>
    </style:style>
    <style:style style:name="T5" style:family="text">
      <style:text-properties fo:font-size="12pt" fo:font-weight="normal" style:font-size-asian="12pt" style:font-weight-asian="normal" style:font-size-complex="12pt" style:font-weight-complex="normal"/>
    </style:style>
    <style:style style:name="T6" style:family="text">
      <style:text-properties fo:font-size="12pt" fo:font-weight="bold" style:font-size-asian="12pt" style:font-weight-asian="bold" style:font-size-complex="12pt" style:font-weight-complex="bold"/>
    </style:style>
    <style:style style:name="T7" style:family="text">
      <style:text-properties fo:font-size="18pt" fo:font-style="normal" fo:font-weight="bold" style:font-size-asian="18pt" style:font-style-asian="normal" style:font-weight-asian="bold" style:font-size-complex="18pt" style:font-style-complex="normal" style:font-weight-complex="bold"/>
    </style:style>
    <style:style style:name="T8" style:family="text">
      <style:text-properties fo:font-weight="bold" style:font-weight-asian="bold" style:font-weight-complex="bold"/>
    </style:style>
    <style:style style:name="T9" style:family="text">
      <style:text-properties fo:font-size="6pt" fo:font-weight="bold" style:font-size-asian="6pt" style:font-weight-asian="bold" style:font-size-complex="6pt" style:font-weight-complex="bold"/>
    </style:style>
    <style:style style:name="T10" style:family="text">
      <style:text-properties fo:font-size="11pt" fo:font-style="normal" fo:font-weight="normal" style:font-size-asian="11pt" style:font-style-asian="normal" style:font-weight-asian="normal" style:font-size-complex="11pt" style:font-style-complex="normal" style:font-weight-complex="normal"/>
    </style:style>
    <style:style style:name="T11" style:family="text">
      <style:text-properties fo:font-size="11pt" fo:font-style="normal" style:text-underline-style="solid" style:text-underline-width="auto" style:text-underline-color="font-color" fo:font-weight="bold" style:font-size-asian="11pt" style:font-style-asian="normal" style:font-weight-asian="bold" style:font-size-complex="11pt" style:font-style-complex="normal" style:font-weight-complex="bold"/>
    </style:style>
    <style:style style:name="T12" style:family="text">
      <style:text-properties fo:font-size="11pt" fo:font-style="italic" fo:font-weight="normal" style:font-size-asian="11pt" style:font-style-asian="italic" style:font-weight-asian="normal" style:font-size-complex="11pt" style:font-style-complex="italic" style:font-weight-complex="normal"/>
    </style:style>
    <style:style style:name="T13" style:family="text">
      <style:text-properties style:font-name="Book Antiqua2" fo:font-size="6pt" fo:font-style="normal" fo:font-weight="bold" style:font-size-asian="6pt" style:font-style-asian="normal" style:font-weight-asian="bold" style:font-size-complex="6pt" style:font-style-complex="normal" style:font-weight-complex="bold"/>
    </style:style>
    <style:style style:name="T14" style:family="text">
      <style:text-properties style:font-name="Book Antiqua2" fo:font-size="11pt" fo:font-style="normal" fo:font-weight="bold" style:font-size-asian="11pt" style:font-style-asian="normal" style:font-weight-asian="bold" style:font-size-complex="11pt" style:font-style-complex="normal" style:font-weight-complex="bold"/>
    </style:style>
    <style:style style:name="T15" style:family="text">
      <style:text-properties style:font-name="Book Antiqua" fo:font-size="11pt" fo:font-style="normal" fo:font-weight="bold" style:font-size-asian="11pt" style:font-style-asian="normal" style:font-weight-asian="bold" style:font-size-complex="11pt" style:font-style-complex="normal" style:font-weight-complex="bold"/>
    </style:style>
    <style:style style:name="fr1" style:family="graphic" style:parent-style-name="Graphics">
      <style:graphic-properties style:horizontal-pos="center" style:horizontal-rel="paragraph" fo:padding="0.049cm" fo:border="0.018cm solid #000000" style:shadow="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fo:padding="0.049cm" fo:border="0.035cm solid #000000" style:shadow="no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office:automatic-styles>
  <office:body>
    <office:text text:use-soft-page-breaks="true">
      <office:forms form:automatic-focus="false" form:apply-design-mode="false">
        <form:form form:name="unnamed0" form:apply-filter="true" form:control-implementation="ooo:com.sun.star.form.component.Form" office:target-frame="" xlink:href="" xlink:type="simple"/>
        <form:form form:name="unnamed1" form:apply-filter="true" form:control-implementation="ooo:com.sun.star.form.component.Form" office:target-frame="" xlink:href="" xlink:type="simple"/>
        <form:form form:name="unnamed2" form:apply-filter="true" form:control-implementation="ooo:com.sun.star.form.component.Form" office:target-frame="" xlink:href="" xlink:type="simple"/>
        <form:form form:name="unnamed3" form:apply-filter="true" form:control-implementation="ooo:com.sun.star.form.component.Form" office:target-frame="" xlink:href="" xlink:type="simple"/>
        <form:form form:name="unnamed4" form:apply-filter="true" form:control-implementation="ooo:com.sun.star.form.component.Form" office:target-frame="" xlink:href="" xlink:type="simple"/>
        <form:form form:name="unnamed5" form:apply-filter="true" form:control-implementation="ooo:com.sun.star.form.component.Form" office:target-frame="" xlink:href="" xlink:type="simple"/>
        <form:form form:name="unnamed6" form:apply-filter="true" form:control-implementation="ooo:com.sun.star.form.component.Form" office:target-frame="" xlink:href="" xlink:type="simple"/>
        <form:form form:name="unnamed7" form:apply-filter="true" form:control-implementation="ooo:com.sun.star.form.component.Form" office:target-frame="" xlink:href="" xlink:type="simple"/>
        <form:form form:name="unnamed8" form:apply-filter="true" form:control-implementation="ooo:com.sun.star.form.component.Form" office:target-frame="" xlink:href="" xlink:type="simple"/>
        <form:form form:name="unnamed9" form:apply-filter="true" form:control-implementation="ooo:com.sun.star.form.component.Form" office:target-frame="" xlink:href="" xlink:type="simple"/>
      </office:form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Heading"><text:span text:style-name="Emphasis"><text:span text:style-name="T7">« De la Centralisation monarchique<text:line-break/> à la révolution bourgeoise »<text:line-break/>par Marion Sigaut</text:span></text:span></text:p>
      <text:p text:style-name="Text_20_body"><draw:frame draw:style-name="fr1" draw:name="images1" text:anchor-type="paragraph" svg:width="5.001cm" svg:height="7.2cm" draw:z-index="0"><draw:image xlink:href="Pictures/10000000000000EA000001541EA9ECB2.jpg" xlink:type="simple" xlink:show="embed" xlink:actuate="onLoad"/></draw:frame><text:span text:style-name="Emphasis"><text:span text:style-name="T13"/></text:span></text:p>
      <text:p text:style-name="Text_20_body"><text:span text:style-name="Emphasis"><text:span text:style-name="T14">©</text:span></text:span><text:span text:style-name="Emphasis"><text:span text:style-name="T15"> Alexandre Palchine (août 2026)</text:span></text:span></text:p>
      <text:p text:style-name="Text_20_body"><text:span text:style-name="Emphasis"><text:span text:style-name="T10">Ce livre fait 127 pages, il est relativement court et a été publié en 2014 par Kontre-Kulture la boutique d'édition patronné par Alain Soral et aurait été réédité en 2025.</text:span></text:span></text:p>
      <text:h text:style-name="Heading_20_3" text:outline-level="3"><text:span text:style-name="Emphasis"><text:span text:style-name="T11">Observation juridique</text:span></text:span></text:h>
      <text:p text:style-name="Text_20_body"><text:span text:style-name="Emphasis"><text:span text:style-name="T10">On trouve une version « piratée » sur l'un des 4 sites qui sont connus pour héberger des ebooks dont certains sont encore sous droit d'auteur. C'est heureux quand on fait œuvre de recherche et la reproduction (y compris intégrale) et sa détention sont légales en droit français </text:span></text:span><text:span text:style-name="Emphasis"><text:span text:style-name="T12">pour l'usage privé du copiste</text:span></text:span><text:span text:style-name="Emphasis"><text:span text:style-name="T10">.</text:span></text:span></text:p>
      <text:p text:style-name="Text_20_body"><text:span text:style-name="Emphasis"><text:span text:style-name="T10">A ce propos, je tiens à faire remarquer qu'un sinistre individu qui fut Ministre de la Culture et qui a récemment « dégagé » comme fusible d'un poste a gravement fauté en introduisant en France suite à son implication dans Epstein </text:span></text:span><text:soft-page-break/><text:span text:style-name="Emphasis"><text:span text:style-name="T10">File a largement contribuer à fausser le droit français d'auteur en y untroduisant subrepticement des influences étrangères, ce qui a abouti à la taxation des photocopies des boutiques de reprographie et dans les Conservatoires, cela s'est avéré beaucoup plus grave puisque dans les années 84 l'administration réclamait jusqu'à 30 centimes par page pour la photocopie de partitions tombées dans le domaine public.</text:span></text:span></text:p>
      <text:p text:style-name="Text_20_body"><text:span text:style-name="Emphasis"><text:span text:style-name="T10">A ce propos, je signale aux musiciens qui veulent faire des économies que l'on trouve à peu près tout sur le site canadien IMSLP car les œuvres ne sont protégées que durant 30 ans après la mort de leur auteur pour 75 ans chez nous, plus les années de guerre et il paraîtrait que le Boléro de Ravel permettrait encore à ses héritiers de vivre dans le luxe sans rien foutre...</text:span></text:span></text:p>
      <text:p text:style-name="Text_20_body"><text:span text:style-name="Emphasis"><text:span text:style-name="T10">Passons...</text:span></text:span></text:p>
      <text:h text:style-name="Heading_20_3" text:outline-level="3">La thèse générale</text:h>
      <text:p text:style-name="Text_20_body">Ce qui suit est un résumé et non une critique historique... Je verrai s'il y a lieu de former des réserves...</text:p>
      <text:p text:style-name="Text_20_body">Le fil directeur est constitué par un renversement de la représentation habituelle de l’Ancien Régime. Pour Sigaut, le conflit essentiel des XVIIe et XVIIIe siècles n’oppose pas simplement un « peuple » aspirant à la liberté à une monarchie absolue oppressive. </text:p>
      <text:p text:style-name="Text_20_body">Il oppose plutôt le pouvoir central monarchique à une série de puissances intermédiaires : noblesse, magistrature des parlements, bourgeoisie de robe, jansénistes, puis philosophes et économistes.</text:p>
      <text:p text:style-name="Text_20_body">En effet, le « mythe » révolutionnaire, démocratique ne commence qu'en 1789 quoique le peuple parisien n'ai été pour rien dans la prise toute symbolique de la Bastille qui n'a guère eu pour effet que de libérer le marquis de Sade et ses horribles fantasmes.</text:p>
      <text:p text:style-name="Text_20_body">Quel dommage que le pouvoir royal ne l'ait pas laissé pourrir et se faire bouffer par les rats et les asticots en le précipitant dans un cul de basse fosse !</text:p>
      <text:p text:style-name="Text_20_body">La centralisation royale aurait eu une fonction historiquement progressiste : en détruisant les pouvoirs féodaux et en imposant une loi commune, le roi pouvait protéger le faible contre l’arbitraire du puissant local. </text:p>
      <text:p text:style-name="Text_20_body">Cependant, la monarchie avait elle-même favorisé la constitution d'une nouvelle caste en vendant les offices judiciaires. Ces « robins », enrichis et anoblis, rendirent leurs charges héréditaires et finirent par constituer un corps autonome dont les intérêts entraient en conflit avec ceux du pouvoir central.</text:p>
      <text:p text:style-name="Text_20_body">Ce système perdure dans une certaine mesure pour ce qui concerne les notaires et les huissiers.</text:p>
      <text:p text:style-name="Text_20_body"><text:span text:style-name="T8">L'histoire racontée par le livre est donc celle de la montée progressive </text:span><text:soft-page-break/><text:span text:style-name="T8">de cette bourgeoisie de robe, de son alliance avec le jansénisme, puis de la convergence de ses intérêts avec ceux des « Lumières</text:span><text:span text:style-name="T8"><text:note text:id="ftn1" text:note-class="footnote"><text:note-citation>1</text:note-citation><text:note-body><text:p text:style-name="Footnote"><text:s/>- les guillemets s'imposent...</text:p></text:note-body></text:note></text:span><text:span text:style-name="T8"> » et du libéralisme économique.</text:span> </text:p>
      <text:p text:style-name="Text_20_body">Le résultat final étant la destruction de l'ordre ancien et l'avènement d'une société bourgeoise fondée non plus sur le « bien commun », mais sur la liberté économique et le profit<text:note text:id="ftn2" text:note-class="footnote"><text:note-citation>2</text:note-citation><text:note-body><text:p text:style-name="Footnote"><text:s/>- Je note en passant que quoique cela sorte de notre sujet, que Pascal Treffainguy, le mentor de l'actuel candidat « grand Monarque » André de Biaise revendique une origine « robinesque» qu'il confond du reste allègrement avec une « aristocratie ».</text:p><text:p text:style-name="Footnote">Ses prétentions me font bien marrer, mes ancêtres gallo celtes quant à la branche du comté de Stafforshire dont je suis issu bénéficie dans l'Armorial de Burke d'un blason ainsi conçu : <text:span text:style-name="T1">noir d'écu, au chevron engréné d'hermines, trois annelets d'or.</text:span>..</text:p><text:p text:style-name="Footnote">La branche française dont je relève à produit des officiers royaux et deux avocats au parlement de Paris plus un éminent prélat sous la Restauration à qui l'on aurait proposé en vain deux archevêchés... </text:p></text:note-body></text:note>.</text:p>
      <text:h text:style-name="Heading_20_3" text:outline-level="3">L’achèvement de la centralisation</text:h>
      <text:p text:style-name="Text_20_body">Henri IV, Louis XIII, Richelieu puis Louis XIV achèvent la centralisation commencée à la fin du Moyen Âge. La féodalité politique disparaît progressivement et la justice devient celle du roi.</text:p>
      <text:p text:style-name="Text_20_body">Mais la monarchie a créé elle-même son futur adversaire. Pour financer l'État, elle vend des offices. Avec <text:span text:style-name="T1">la Paulette d'Henri IV</text:span>, ceux-ci deviennent pratiquement héréditaires. Les bourgeois qui les achètent deviennent magistrats puis noblesse de robe. Les parlements, théoriquement chargés d'enregistrer les lois royales, prétendent progressivement contrôler leur contenu par leurs remontrances.</text:p>
      <text:p text:style-name="Text_20_body">Les rois leur opposent les intendants, commissaires nommés et révocables. Ceux-ci retirent du pouvoir aux officiers propriétaires de leurs charges. Selon l'auteur, c'est là que naît le conflit structurel entre monarchie centralisatrice et bourgeoisie parlementaire qui finira par déclencher sa révolution de merde avec sa « Terreur » jacobine...</text:p>
      <text:h text:style-name="Heading_20_3" text:outline-level="3">L’humanisme</text:h>
      <text:p text:style-name="Text_20_body">Marion Sigaut utilise au mot « humanisme » dans un sens essentiellement chrétien. Elle est partie de Montesinos et de Las Casas dénonçant les violences de la colonisation espagnole, puis de l'École de Salamanque.</text:p>
      <text:p text:style-name="Text_20_body">Cet humanisme affirme l'unité de l'humanité, le libre arbitre et la dignité humaine. Il se méfie également de l'accumulation des richesses, de l'usure et de la spéculation soit la plaie infernale du « capitalisme » avec le prêt à intérêt. Érasme et Thomas More sont présentés comme en constituant les grandes figures.</text:p>
      <text:p text:style-name="Text_20_body"><text:soft-page-break/>L'auteur a opposé Érasme à Luther : liberté humaine contre prédestination, vision relativement optimiste contre vision pessimiste de la nature humaine.</text:p>
      <text:p text:style-name="Text_20_body">Ici une précision s'impose, la prédestination : Luther ou Calvin ? </text:p>
      <text:p text:style-name="Text_20_body">Réponse : un peu des deux et je tiens à préciser ceci :</text:p>
      <text:p text:style-name="Text_20_body">Chez Luther, la prédestination est bien présente et même fortement affirmée, surtout dans <text:span text:style-name="Emphasis">De servo arbitrio</text:span> (<text:span text:style-name="Emphasis">Du serf arbitre</text:span>, 1525), écrit contre Érasme. Luther soutient que, depuis la Chute, l'homme ne dispose pas d'un libre arbitre capable de choisir par lui-même le salut : celui-ci dépend entièrement de la grâce divine. Il parle bien d'élection et de prédestination, mais il n'en fait pas le principe organisateur de toute sa théologie.</text:p>
      <text:p text:style-name="Text_20_body">Chez Calvin, la prédestination devient beaucoup plus systématique. Dans l'<text:span text:style-name="Emphasis">Institution de la religion chrétienne</text:span>, particulièrement dans l'édition définitive de 1559 (livre III, chap. XXI-XXIV), Calvin enseigne que Dieu a éternellement déterminé le destin des hommes : certains sont élus au salut, d'autres voués à la damnation. C'est ce qu'on appelle couramment la <text:span text:style-name="Strong_20_Emphasis"><text:span text:style-name="T3">double prédestination</text:span></text:span><text:span text:style-name="Strong_20_Emphasis"><text:span text:style-name="T3"><text:note text:id="ftn3" text:note-class="footnote"><text:note-citation>3</text:note-citation><text:note-body><text:p text:style-name="Footnote"><text:s/>- Il va de soi que personnellement je conchie allègrement cette sorte de théologie. Luther a critiqué à juste titre certains abus de l'Eglise latine mais ces histoires de « prédestinations » sont à vomir. Il existe bien une sorte de « karma » de nature « transgénérationnelle » mais cela n'a rien à voir avec une prédestination quelconque. Et il s'agit d'un phénomène qui peut sauter plusieurs générations... </text:p><text:p text:style-name="P4"/></text:note-body></text:note></text:span></text:span>.</text:p>
      <text:p text:style-name="Text_20_body">Le concile de Trente et surtout les jésuites prolongeraient cette tradition. Molina insiste sur le <text:span text:style-name="T1">libre arbitre</text:span> ; les collèges jésuites dispensent gratuitement leur enseignement et permettent une certaine ascension sociale aux enfants d'artisans et de paysans.</text:p>
      <text:p text:style-name="Text_20_body">D'où, selon elle, l'hostilité durable des parlements envers les jésuites.</text:p>
      <text:h text:style-name="Heading_20_3" text:outline-level="3">L’antihumanisme</text:h>
      <text:p text:style-name="Text_20_body">À cet humanisme s'oppose un courant que Sigaut qualifie d'« antihumaniste ». Elle y range des éléments assez différents : parti dévot, grands seigneurs libertins et surtout <text:span text:style-name="T1">Compagnie du Saint-Sacrement </text:span>(et de l'Autel).</text:p>
      <text:p text:style-name="Text_20_body">La Compagnie, organisation secrète de dévots, veut moraliser la société : lutte contre les protestants, les juifs, les fêtes populaires, les « filles de mauvaise vie », contrôle religieux de l'assistance. Sigaut lui a attribué une conception punitive de la pauvreté et un rôle majeur dans la création de l'Hôpital général.</text:p>
      <text:p text:style-name="Text_20_body">C'est Jean Robin qui a attiré mon attention sur cette « compagnie » dans Les sectes au rendez-vous de l'Apocalypse où il a traité traite des « sociétés secrètes catholiques », « de la Compagnie du Saint-Sacrement [à l']Opus Dei en passant par la Sapinière... Un belle « saloperie » que cette « Compagnie » </text:p>
      <text:p text:style-name="Text_20_body"><text:soft-page-break/>Sa disparition officielle en 1660 n'a pas fait disparaître cet cochonceté <text:s/>politico-religieuse, qui se serait prolongée notamment dans les réseaux parlementaires et jansénistes. Evidemment, ce type de « chancre » ne disparaît jamais tout-à-fait...</text:p>
      <text:h text:style-name="Heading_20_3" text:outline-level="3">Le jansénisme</text:h>
      <text:p text:style-name="Text_20_body">C'est un des piliers du livre. Marion Sigaut interprète le jansénisme simultanément comme doctrine religieuse et comme expression sociale de la bourgeoisie de robe frustrée par la centralisation monarchique.</text:p>
      <text:p text:style-name="Text_20_body">À l'optimisme jésuite et au libre arbitre s'oppose une conception augustinienne radicalisée : humanité corrompue, grâce réservée aux élus, valorisation du renoncement et de la souffrance. Port-Royal devient le centre intellectuel et social de cette opposition.</text:p>
      <text:p text:style-name="Text_20_body">Soit dit en passant l'<text:span text:style-name="T1">augustinisme</text:span> n'a pas besoin d'être « radicalisé » pour avoir constitué quelque chose de funeste, c'est en soi (avec le « paulinisme ») une sinistre « vérole »... </text:p>
      <text:p text:style-name="Text_20_body">Pascal a représenté pour elle une figure emblématique. Louis XIV a considèré finalement le mouvement comme une menace politique autant que religieuse, <text:s/>en faisant détruire Port-Royal et en imposant la bulle <text:span text:style-name="Emphasis">Unigenitus</text:span>.</text:p>
      <text:h text:style-name="Heading_20_3" text:outline-level="3">La chasse aux sorcières</text:h>
      <text:p text:style-name="Text_20_body">Ici intervient un autre renversement : Marion Sigaut refuse d'attribuer principalement les chasses aux sorcières à l'Église. Elle insiste sur le rôle des juridictions civiles locales. Et c'est à ma connaissance un fait bien établi.</text:p>
      <text:p text:style-name="Text_20_body">Elle a décrit les procès comme le produit d'un pouvoir judiciaire local incontrôlé : dénonciations, tortures conduisant mécaniquement aux aveux, exécutions et intérêts matériels des magistrats. Elle a opposé notamment Jean Bodin, partisan de la répression, au médecin Jean Wier et au jésuite Friedrich Spee, qui la combattent.</text:p>
      <text:p text:style-name="Text_20_body">Et c'est finalement le pouvoir central qui allait mettre fin à cette folie : Louis XIV a limité les procédures puis, en 1682, réduit juridiquement la sorcellerie à une forme d'imposture. L'auteur en a tiré une démonstration générale : <text:span text:style-name="Strong_20_Emphasis">l'autorité royale centrale a protègé les individus contre l'arbitraire des pouvoirs locaux.</text:span></text:p>
      <text:h text:style-name="Heading_20_3" text:outline-level="3">Les Grands Jours d’Auvergne</text:h>
      <text:p text:style-name="Text_20_body">Ce chapitre fournit son exemple le plus spectaculaire de cette fonction protectrice de l'absolutisme.</text:p>
      <text:p text:style-name="Text_20_body">L'Auvergne est présentée comme livrée à des familles de notables et de magistrats qui rançonnent, emprisonnent, violentent et parfois tuent les paysans <text:soft-page-break/>en toute impunité. Colbert et Louis XIV envoient en 1665 une juridiction extraordinaire, les Grands Jours.</text:p>
      <text:p text:style-name="Text_20_body">La justice devient gratuite ; les victimes peuvent enfin porter plainte ; des magistrats corrompus sont condamnés, des prisonniers libérés, des sommes restituées, des abus judiciaires interdits et certains criminels puissants exécutés.</text:p>
      <text:p text:style-name="Text_20_body">Pour Sigaut, la conclusion est nette : la loi royale commune à protègé le faible contre la loi locale détenue par les puissants.</text:p>
      <text:p text:style-name="Text_20_body">Je dois dire que c'est la première fois que j'entends parler de cette affaire mais bon on ne peut pas tout savoir.</text:p>
      <text:h text:style-name="Heading_20_3" text:outline-level="3">L’Hôpital général : « Malheur aux pauvres ! »</text:h>
      <text:p text:style-name="Text_20_body">Mais la monarchie peut également abandonner une partie de son pouvoir aux forces que Sigaut combat.</text:p>
      <text:p text:style-name="Text_20_body">Créé en 1656, l'Hôpital général est confié à des magistrats liés au Parlement et à la Compagnie du Saint-Sacrement. Il ne s'agit pas seulement d'un hôpital : il a disposé de prisons, de moyens coercitifs et d'ateliers.</text:p>
      <text:p text:style-name="Text_20_body">La mendicité devient pratiquement un délit. Il est interdit de mendier mais également de secourir directement les mendiants ; les indigents doivent être enfermés et mis au travail. L'institution absorbe les anciennes formes d'assistance et marginalise la charité ecclésiastique traditionnelle.</text:p>
      <text:p text:style-name="Text_20_body">Sigaut a insisté beaucoup sur l'absence de contrôle financier et administratif exercé sur ses directeurs. Elle a vu dans l'Hôpital général une sorte d'État dans l'État dominé par les robins.</text:p>
      <text:h text:style-name="Heading_20_3" text:outline-level="3">L’affaire des Poisons</text:h>
      <text:p text:style-name="Text_20_body">L'affaire Brinvilliers puis l'affaire des Poisons lui ont servi à montrer la corruption possible du monde judiciaire.</text:p>
      <text:p text:style-name="Text_20_body">Sigaut a soupçonné notamment les magistrats d'avoir protégé certains de leurs proches et a insisté sur les ramifications sociales de l'affaire. Lorsque l'enquête est devienue trop sensible, Louis XIV a retiré finalement le dossier au Parlement et l'a confié à une juridiction spéciale, la <text:span text:style-name="T1">Chambre ardente</text:span>, sous la direction de La Reynie.</text:p>
      <text:p text:style-name="Text_20_body">Là encore on retrouve le schéma central : pouvoir judiciaire corporatif et réseaux privés d'un côté ; roi et commissaires révocables de l'autre.</text:p>
      <text:h text:style-name="Heading_20_3" text:outline-level="3">Le tournant de la Régence</text:h>
      <text:p text:style-name="Text_20_body">La mort de Louis XIV en 1715 constitue le tournant majeur. Philippe d'Orléans devient régent de Louis XV. Sigaut a interprèté la Régence comme la revanche des forces que Louis XIV avait contenues : parlements, jansénistes et <text:soft-page-break/>grands.</text:p>
      <text:p text:style-name="Text_20_body">Le Parlement a récupèré son droit de remontrance. La bulle <text:span text:style-name="Emphasis">Unigenitus</text:span>, censée avoir réglé le problème janséniste, devient au contraire un formidable instrument de mobilisation politique.</text:p>
      <text:p text:style-name="Text_20_body">À partir de là, l'équilibre du pouvoir s'est retourné progressivement contre la monarchie.</text:p>
      <text:h text:style-name="Heading_20_3" text:outline-level="3">Le « nouveau jansénisme »</text:h>
      <text:p text:style-name="Text_20_body">Sous Louis XV, Fleury a tenté de pacifier la querelle. Mais les « appelants », organisés autour de réseaux clandestins, ont entretienu l'opposition à <text:span text:style-name="Emphasis">Unigenitus</text:span>. Sigaut <text:s/>a décrit un véritable appareil militant janséniste, notamment autour des <text:span text:style-name="Emphasis">Nouvelles ecclésiastiques</text:span>.</text:p>
      <text:p text:style-name="Text_20_body">Le jansénisme n'est donc plus seulement pour elle une théologie : il est devienu une culture politique d'opposition au roi et à la hiérarchie catholique.</text:p>
      <text:h text:style-name="Heading_20_3" text:outline-level="3">La guerre des juges contre l’Église</text:h>
      <text:p text:style-name="Text_20_body">Dans les années 1750, la querelle des « billets de confession » a provoqué l'affrontement direct entre Parlement et épiscopat.</text:p>
      <text:p text:style-name="Text_20_body">L'archevêque de Paris a voulu empêcher les jansénistes déclarés de recevoir les sacrements ; les parlementaires sont interviennus au nom des fidèles et ont poursuivis prêtres et évêques. Sigaut a décrit des saisies, amendes et arrestations et insisté sur l'incapacité de Louis XV à faire respecter durablement ses décisions.</text:p>
      <text:p text:style-name="Text_20_body">Je présume qu'il était trop occupé par ses histoires de cul...</text:p>
      <text:p text:style-name="Text_20_body">En 1753, le roi exile le Parlement. Il finit pourtant par le rappeler. L'affrontement recommence et les magistrats vont jusqu'à refuser d'enregistrer certaines décisions royales.</text:p>
      <text:p text:style-name="Text_20_body">Pour Sigaut, <text:span text:style-name="Strong_20_Emphasis">l'absolutisme existe encore juridiquement, mais il est politiquement en train de mourir</text:span> : trente-quatre ans avant 1789, le roi n'arrive déjà plus à se faire obéir.</text:p>
      <text:h text:style-name="Heading_20_3" text:outline-level="3">Damiens</text:h>
      <text:p text:style-name="Text_20_body">Le 5 janvier 1757, Robert-François Damiens blesse légèrement Louis XV d'un coup de canif.</text:p>
      <text:p text:style-name="Text_20_body">Sigaut rattache directement l'affaire à la guerre entre Parlement et monarchie : Damiens avait servi plusieurs magistrats et connaissait les milieux jansénistes. Le Parlement obtient de le juger.</text:p>
      <text:p text:style-name="P6">Elle soutient ensuite une thèse très personnelle, issue de ses recherches <text:soft-page-break/>antérieures : Damiens n'aurait été ni fou ni véritable régicide. Son geste aurait eu des motivations personnelles et morales, liées notamment aux mœurs de Louis XV. Le procès aurait servi à masquer ces motivations et à détourner les soupçons vers les jésuites.</text:p>
      <text:p text:style-name="P7">Je me souviens en effet que c'est cette partie de sa thèse qui lui a valu des critiques acerbes d'historiens et je les ai relayées mais comme cela remonte à 2017, le souvenir que j'en ai conservé est assez flou.</text:p>
      <text:p text:style-name="Text_20_body">Elle a rendu le Parlement directement responsable du supplice atroce de Damiens et souligné que Louis XV aurait demandé en vain qu'on abrège ses souffrances.</text:p>
      <text:p text:style-name="Text_20_body">Damiens est devienu ainsi chez elle une sorte de victime emblématique du système parlementaire et de la fabrication ultérieure de l'histoire.</text:p>
      <text:h text:style-name="Heading_20_3" text:outline-level="3">Voltaire</text:h>
      <text:p text:style-name="Text_20_body">Commence alors une attaque frontale contre l'image traditionnelle des Lumières.</text:p>
      <text:p text:style-name="Text_20_body">Sigaut a reproché à Voltaire de n'avoir nullement dénoncé le supplice de Damiens et elle conteste (à très juste titre) son image de champion universel de la tolérance. Elle a examiné les vues de Beccaria et fait remarquer que l'alternative proposée à la peine de mort était alors notamment l'esclavage pénal ou les travaux forcés ce qui constitue quelque chose d'encore plus abominable.</text:p>
      <text:p text:style-name="Text_20_body">Elle a rappellé également les campagnes de Voltaire contre ses adversaires, ses interventions auprès du pouvoir pour faire taire certains écrivains, ainsi que ses textes racistes. Elle l'accuse surtout de manipuler les faits historiques, notamment dans l'affaire Damiens.</text:p>
      <text:p text:style-name="Text_20_body">Sa conclusion est que l'humanisme voltairien est fortement sélectif : l'essentiel de son combat serait moins la défense universelle de l'homme que la lutte contre la religion catholique.</text:p>
      <text:p text:style-name="Text_20_body">Là je suis entièrement d'accord : Voltaire n'aura été qu'une pute et une assez sombre crapule sans parler des trafics qui l'on enrichi...</text:p>
      <text:h text:style-name="Heading_20_3" text:outline-level="3">L’Encyclopédie</text:h>
      <text:p text:style-name="Text_20_body">Sigaut applique la même méthode à Diderot et à l'<text:span text:style-name="Emphasis">Encyclopédie</text:span>.</text:p>
      <text:p text:style-name="Text_20_body">Elle insiste sur les liens de certains protagonistes avec la franc-maçonnerie, mais son argument principal a porté surtout sur la conception sociale exprimée par plusieurs articles.</text:p>
      <text:p text:style-name="Text_20_body">L'article « Dimanche » envisage favorablement le travail dominical ; l'article « Mendiant » associe pauvreté, oisiveté et possibilité d'utiliser les vagabonds dans les colonies. Sigaut a reproché également à l'<text:span text:style-name="Emphasis">Encyclopédie</text:span> de <text:soft-page-break/>passer largement sous silence l'Hôpital général.</text:p>
      <text:p text:style-name="Text_20_body">Elle a insisté surtout sur le caractère élitiste de certains philosophes : La Chalotais souhaite limiter l'instruction des enfants du peuple ; Voltaire l'approuve ; Rousseau a tenu des propos analogues.</text:p>
      <text:p text:style-name="Text_20_body">D'où sa formule synthétique : les <text:span text:style-name="T1">Lumières</text:span> seraient à l'humanisme ce que le jansénisme était à la grâce, c'est-à-dire <text:span text:style-name="Strong_20_Emphasis"><text:span text:style-name="T1">une théorie distinguant une élite éclairée d'un peuple supposé incapable de penser par lui-même</text:span></text:span><text:span text:style-name="Strong_20_Emphasis">.</text:span></text:p>
      <text:p text:style-name="Text_20_body">Dans le même temps, l'alliance de fait entre parlementaires jansénistes et philosophes anticléricaux aboutit à la suppression des jésuites et de leur vaste réseau scolaire.</text:p>
      <text:h text:style-name="Heading_20_3" text:outline-level="3">Turgot et le pain : passage de la philosophie à l’économie</text:h>
      <text:p text:style-name="Text_20_body">Avec Turgot, les idées des Lumières passent du livre au gouvernement.</text:p>
      <text:p text:style-name="Text_20_body">Sigaut présente les physiocrates — Quesnay, Le Mercier de La Rivière et leur entourage — comme les fondateurs d'une nouvelle science économique qui affirme que la liberté du commerce produit spontanément la prospérité.</text:p>
      <text:p text:style-name="Text_20_body">Une belle et détestable « connerie » ! En réalité la caste des marchands il faudrait la brider sévèrement car le commerce n'est que du vol autorisé, il ne produit rien !</text:p>
      <text:p text:style-name="Text_20_body">Louis XVI a nommé <text:s/>Turgot contrôleur général des finances en 1774.</text:p>
      <text:p text:style-name="Text_20_body">Turgot a libéralisé le commerce des grains.</text:p>
      <text:p text:style-name="Text_20_body">Pour Sigaut, c'est une rupture fondamentale : auparavant, le commerce du grain était subordonné à la nécessité de nourrir la population locale ; désormais, le prix doit être fixé par le Marché.</text:p>
      <text:p text:style-name="Text_20_body">Les prix montent et éclate en 1775 la <text:span text:style-name="T1">Guerre des Farines</text:span>. Sigaut interprète les émeutiers non comme des pillards mais comme les défenseurs d'une « économie morale » : ils interceptent les grains, imposent un prix jugé juste, paient la marchandise et empêchent son départ tant que la population locale n'est pas nourrie.</text:p>
      <text:p text:style-name="Text_20_body">Turgot, au contraire, considère la liberté économique comme un principe supérieur et fait intervenir la force publique. La loi martiale est proclamée contre ceux qui entravent la liberté du commerce.</text:p>
      <text:h text:style-name="Heading_20_3" text:outline-level="3">La dérégulation</text:h>
      <text:p text:style-name="Text_20_body">La dernière étape concerne les corporations.</text:p>
      <text:p text:style-name="Text_20_body">Turgot a supprimé jurandes et maîtrises au nom de la « liberté du travail ». Mais l'auteur a considèré que cette liberté a détruit en réalité les <text:soft-page-break/>protections collectives des travailleurs. Plus significatif encore, le texte a interdit aux travailleurs de former des associations : elle y voit l'anticipation directe de la loi Le Chapelier de 1791, qui interdira les coalitions ouvrières.</text:p>
      <text:p text:style-name="Text_20_body">Turgot <text:s/>a proposé parallèlement des assemblées représentatives fondées sur la propriété et le revenu. Louis XVI a fini par comprendre que le programme a transformé non seulement l'économie mais les fondements mêmes de la monarchie. Il a renvoyé Turgot le 12 mai 1776 et rétablit une partie des anciennes réglementations.</text:p>
      <text:p text:style-name="Text_20_body">Mais pour Sigaut, il est trop tard intellectuellement. Les principes ont gagné. Ce que Turgot n'a pu imposer en 1776 sera réalisé après 1789 : liberté du commerce, disparition des corporations, prééminence de la propriété et de l'économie de marché.</text:p>
      <text:p text:style-name="Text_20_body">Le livre se termine donc pratiquement là où commence la Révolution : les idées nouvelles sont devenues assez puissantes pour remplacer l'ancien ordre.</text:p>
      <text:h text:style-name="Heading_20_3" text:outline-level="3">En condensant les 127 pages en une seule démonstration</text:h>
      <text:p text:style-name="Text_20_body">La pensée du livre pourrait se résumer ainsi :</text:p>
      <text:p text:style-name="Text_20_body"><text:span text:style-name="Strong_20_Emphasis">Féodalité → centralisation monarchique → naissance d'une bourgeoisie de robe → autonomisation des parlements → jansénisme comme idéologie d'opposition → affaiblissement de la monarchie sous Louis XV → alliance objective des parlementaires et des Lumières contre l'Église et les jésuites → victoire intellectuelle des économistes → tentative libérale de Turgot → Révolution bourgeoise.</text:span></text:p>
      <text:p text:style-name="Text_20_body">Et derrière cette chronologie se trouve l'opposition fondamentale que Sigaut a démontré tout au long du livre : <text:span text:style-name="Strong_20_Emphasis">bien commun contre intérêts particuliers ; loi royale commune contre pouvoirs locaux ; protection du faible contre liberté du puissant ; économie morale contre Marché.</text:span></text:p>
      <text:p text:style-name="Text_20_body">C'est ce qui explique le paradoxe apparent du livre : Marion Sigaut n'a pas simplement en train de défendre « l'Ancien Régime ». Elle a opposé certains éléments de cet Ancien Régime à d'autres. </text:p>
      <text:p text:style-name="Text_20_body">Elle peut ainsi condamner violemment la Compagnie du Saint-Sacrement, le jansénisme et l'Hôpital général tout en défendant l'action centralisatrice de Louis XIV ; défendre les jésuites contre les parlementaires ; puis défendre le peuple des émeutes frumentaires contre les physiocrates et Turgot. </text:p>
      <text:p text:style-name="Text_20_body">La véritable constante de son récit est moins le royalisme que l'idée selon laquelle <text:span text:style-name="Strong_20_Emphasis"><text:span text:style-name="T2">une puissance publique supérieure doit empêcher les groupes socialement dominants — seigneurs, magistrats, financiers ou marchands — d'exploiter ceux qui ne disposent pas des moyens de leur résister.</text:span></text:span></text:p>
      <text:p text:style-name="Text_20_body">C'est la meilleure façon de comprendre l'architecture intellectuelle de tout <text:soft-page-break/>le livre, indépendamment de la question de savoir si chacune de ses démonstrations est historiquement recevable.</text:p>
      <text:p text:style-name="Text_20_body"><text:span text:style-name="Strong_20_Emphasis"><text:span text:style-name="T6"/></text:span></text:p>
      <text:p text:style-name="Text_20_body"><text:span text:style-name="Strong_20_Emphasis"><text:span text:style-name="T6"/></text:span></text:p>
      <text:p text:style-name="Heading"><text:span text:style-name="Strong_20_Emphasis"><text:span text:style-name="T9"/></text:span></text:p>
      <text:p text:style-name="P5"><text:span text:style-name="Strong_20_Emphasis"><text:span text:style-name="T6">Annexes<text:line-break/>Marion Sigaut et « The Pink Swastika »</text:span></text:span></text:p>
      <text:p text:style-name="Text_20_body"><text:span text:style-name="Strong_20_Emphasis"><text:span text:style-name="T4">Je n'ai retrouvé aucune déclaration publique de Marion Sigaut dans laquelle elle cite </text:span></text:span><text:span text:style-name="Strong_20_Emphasis"><text:span text:style-name="Emphasis"><text:span text:style-name="T4">The Pink Swastika</text:span></text:span></text:span><text:span text:style-name="Strong_20_Emphasis"><text:span text:style-name="T4">, Scott Lively ou Kevin Abrams, encore moins une déclaration disant qu'elle approuve la thèse centrale du livre.</text:span></text:span><text:span text:style-name="T4"> </text:span></text:p>
      <text:p text:style-name="Text_20_body"><text:span text:style-name="T4">C'est un fait, elle n'a pu la soutenir qu'indirectement au travers de son soutien envers Judith Reismann qui a validé la thèse de la récupération de </text:span><text:span text:style-name="T2">Wandervogel</text:span><text:span text:style-name="T2"><text:note text:id="ftn4" text:note-class="footnote"><text:note-citation>4</text:note-citation><text:note-body><text:p text:style-name="Footnote"><text:s/>- <text:span text:style-name="T4">C'est l'exploitation, par Michel Caignet de cette thématique dans « Gay France Magazine » qui avait attiré (tardivement) mon attention sur ce phénomène et ce n'est qu'après avoir découvert des infos intéressantes et très piquante sur Julius Evola s'étant déguisé en femme pour éprouver son moi en se balandant ainsi traversti dans les quartiers populaires de Rome que j'en suits venu à m'intéresser à cette revue et ce en feuilletant un numéro dans une Maison de la Presse que je me suis débrouillé pour obtenir la collection complète en tant que « service de presse ».</text:span></text:p><text:p text:style-name="Footnote"><text:span text:style-name="T4">L'entreprise de Michel Caignet n'aura été qu'une provocation qui lui a coûté fort cher et Thierry Meyssan est à l'origine des poursuites qu'il a subi. Caignet avait dénoncé l'histoire sordide d'une captation d'un appartement appartenant à la Ville de Paris, histoire documentée par la suite dans un livre intitulé l'</text:span><text:span text:style-name="T2">Effroyable Imposteur</text:span><text:span text:style-name="T4">... Meyssan est certes revenu plus sage de son exil libanais ou autre, il connait bien les Iraniens mais bon ce n'est pas le « Messie »...</text:span></text:p><text:p text:style-name="P11">Quant il a ressorti récemment l'histoire d'un curé pornographe de la Nièvre qui aurait hébergé un vedette proche de Mitterand j'ai frémi...</text:p></text:note-body></text:note></text:span><text:span text:style-name="T4"> au travers des jeunesses hitlériennes, or le redimage de la « pédérastie » au travers de ce mouvement est resté assez marginal.</text:span></text:p>
      <text:p text:style-name="Text_20_body">Je ne connais pas le contenu de son livre de 2025, <text:span text:style-name="Emphasis">Sexologie et Mensonges</text:span>, explicitement consacré au « combat de Judith A. Reisman ». Sigaut y aurait présenté une généalogie de la sexologie allant de ses « précurseurs, en Allemagne <text:soft-page-break/>pré-nazie » à Kinsey puis à la révolution sexuelle contemporaine. (<text:a xlink:type="simple" xlink:href="https://marionsigaut.fr/pdfs/67fe0050ba32c-Sexologie-Doss-presse.pdf" text:style-name="Internet_20_link" text:visited-style-name="Visited_20_Internet_20_Link">marionsigaut.fr</text:a>) </text:p>
      <text:p text:style-name="Text_20_body">Sur son propre site, elle explique avoir fait venir Reisman en France, contribué à sa publication et « embrass[é] avec elle » la cause qu'elle défendait. (<text:a xlink:type="simple" xlink:href="https://marionsigaut.fr/livre.php" text:style-name="Internet_20_link" text:visited-style-name="Visited_20_Internet_20_Link">marionsigaut.fr</text:a>)</text:p>
      <text:p text:style-name="Text_20_body">C'est précisément ici qu'il faut être méthodique. On trouve désormais trois niveaux différents :</text:p>
      <text:list xml:id="list2719539041030514048" text:style-name="L1">
        <text:list-item>
          <text:p text:style-name="P9"><text:span text:style-name="Strong_20_Emphasis"><text:span text:style-name="T4">Adhésion de Sigaut à Reisman : certaine et explicitement revendiquée.</text:span></text:span></text:p>
        </text:list-item>
        <text:list-item>
          <text:p text:style-name="P9"><text:span text:style-name="Strong_20_Emphasis"><text:span text:style-name="T4">Présence chez Sigaut d'un récit reliant la sexologie contemporaine à l'Allemagne pré-nazie : certaine</text:span></text:span><text:span text:style-name="Strong_20_Emphasis">.</text:span> Et c'est faux ! Son propre dossier de présentation de 2025 l'affirme. (<text:a xlink:type="simple" xlink:href="https://marionsigaut.fr/pdfs/67fe0050ba32c-Sexologie-Doss-presse.pdf" text:style-name="Internet_20_link" text:visited-style-name="Visited_20_Internet_20_Link">marionsigaut.fr</text:a>)</text:p>
        </text:list-item>
        <text:list-item>
          <text:p text:style-name="P9"><text:span text:style-name="Strong_20_Emphasis"><text:span text:style-name="T4">Adhésion à la thèse particulière de Lively/Abrams selon laquelle le nazisme aurait été profondément structuré par un mouvement homosexuel : non démontrée.</text:span></text:span><text:span text:style-name="T4"> </text:span></text:p>
        </text:list-item>
      </text:list>
      <text:p text:style-name="Text_20_body">Je n'ai trouvé ni citation du livre, ni citation de Lively, ni de Kevin Abrams, ni recommandation de <text:span text:style-name="Emphasis">The Pink Swastika</text:span>.</text:p>
      <text:p text:style-name="Text_20_body">A noter que Sigaut a produit par ailleurs une intervention sur « l'homosexualité sous l'Ancien Régime », dans laquelle elle proposait sa propre relecture de l'exécution de Bruno Lenoir et Jean Diot en 1750. </text:p>
      <text:p text:style-name="Text_20_body">Une trace et une critique contemporaines de cette intervention subsistent. (<text:a xlink:type="simple" xlink:href="https://oliviermarchal.blogspot.com/2014/11/marion-sigaut-lhomosexualite-sous.html" text:style-name="Internet_20_link" text:visited-style-name="Visited_20_Internet_20_Link">oliviermarchal.blogspot.com</text:a>) Cela montre qu'elle s'est bien intéressée historiquement à la question de l'homosexualité. Néanmoins je doute qu'elle ait la moindre « expertise » de ce type de question...</text:p>
      <text:p text:style-name="P8"><draw:frame draw:style-name="fr2" draw:name="images2" text:anchor-type="paragraph" svg:x="4.496cm" svg:y="0cm" svg:width="5.001cm" svg:height="2.78cm" draw:z-index="1"><draw:image xlink:href="Pictures/100000000000029E000001771FEEE093.jpg" xlink:type="simple" xlink:show="embed" xlink:actuate="onLoad"/></draw:frame></text:p>
      <text:p text:style-name="Text_20_body">Je viens de découvrir cet article d'un historien que j'ai déjà relayé et l'amalgame qu'elle a fait est à rapprocher de celui concernant sa lecture de l'affaire Damien.</text:p>
      <text:p text:style-name="Text_20_body"><text:span text:style-name="Strong_20_Emphasis"><text:span text:style-name="T5">Cette femme je lui trouve des côtés sympathique, le travail que je viens de résumer est digne d'éloges autant que je puisse en juger, il serait cependant souhaitable qu'elle fasse amende honorable à propos de certaines de ses bêtises.</text:span></text:span></text:p>
      <text:p text:style-name="Text_20_body"><text:soft-page-break/><text:span text:style-name="Strong_20_Emphasis"><text:span text:style-name="T5">Je me rappelle qu'elle avait considérablement déformés les faits à propos d'une histoire des « droits sexuels des enfants » enfin pour ceux qui veulent en savoir davantage, il suffit d'injecter dans le formulaire de recherche son nom de famille pour obtenir le déroulement de tous les articles parlant d'elles.</text:span></text:span></text:p>
      <text:p text:style-name="Text_20_body"><text:span text:style-name="Strong_20_Emphasis"><text:span text:style-name="T5">Ces articles j'aimerais pouvoir trouver une bonne raison de les réviser voir de les « alléger » mais encore faudrait-il qu'elle y mette du sien. Je ne saurais la dégrader au niveau d'un Stanislas Berton ! Je vais informer directement et loyalement de l'existence du présent article....</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Book Antiqua2" svg:font-family="'Book Antiqua'" style:font-adornments="Normal" style:font-family-generic="roman"/>
    <style:font-face style:name="Lucida Sans1" svg:font-family="'Lucida Sans'" style:font-family-generic="swiss"/>
    <style:font-face style:name="Courier New" svg:font-family="'Courier New'" style:font-family-generic="modern" style:font-pitch="fixed"/>
    <style:font-face style:name="NSimSun" svg:font-family="NSimSun" style:font-family-generic="modern" style:font-pitch="fixed"/>
    <style:font-face style:name="Book Antiqua1" svg:font-family="'Book Antiqua'" style:font-adornments="Gras" style:font-family-generic="roman" style:font-pitch="variable"/>
    <style:font-face style:name="Book Antiqua" svg:font-family="'Book Antiqua'" style:font-adornments="Normal" style:font-family-generic="roman" style:font-pitch="variable"/>
    <style:font-face style:name="Times New Roman" svg:font-family="'Times New Roman'"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master-page-name="">
      <style:paragraph-properties fo:margin-top="3.5cm" fo:margin-bottom="1.401cm" fo:text-align="center" style:justify-single-word="false" style:page-number="auto" fo:keep-with-next="always"/>
      <style:text-properties style:font-name="Book Antiqua" fo:font-size="20pt" fo:font-weight="normal" style:font-name-asian="Microsoft YaHei" style:font-size-asian="14pt" style:font-name-complex="Lucida Sans" style:font-size-complex="14pt"/>
    </style:style>
    <style:style style:name="Text_20_body" style:display-name="Text body" style:family="paragraph" style:parent-style-name="Standard" style:class="text" style:master-page-name="">
      <style:paragraph-properties fo:margin-left="0cm" fo:margin-right="0cm" fo:margin-top="0cm" fo:margin-bottom="0.3cm" fo:text-align="justify" style:justify-single-word="false" fo:hyphenation-ladder-count="no-limit" fo:text-indent="1.251cm" style:auto-text-indent="false" style:page-number="auto"/>
      <style:text-properties style:font-name="Book Antiqua" fo:font-size="11pt" fo:hyphenate="true" fo:hyphenation-remain-char-count="7" fo:hyphenation-push-char-count="5"/>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er" style:family="paragraph" style:parent-style-name="Standard" style:auto-update="true" style:class="extra">
      <style:paragraph-properties fo:margin-left="-0.199cm" fo:margin-right="0cm" fo:margin-top="0cm" fo:margin-bottom="0.3cm" style:line-spacing="0cm" fo:text-align="center" style:justify-single-word="false" style:register-true="true" fo:text-indent="0cm" style:auto-text-indent="true" fo:padding="0cm" fo:border="none" style:shadow="none" text:number-lines="false" text:line-number="0" style:vertical-align="middle">
        <style:tab-stops>
          <style:tab-stop style:position="6.996cm" style:type="center"/>
          <style:tab-stop style:position="13.991cm" style:type="right"/>
        </style:tab-stops>
      </style:paragraph-properties>
      <style:text-properties fo:font-size="10pt" style:font-size-asian="10pt" style:font-size-complex="10pt"/>
    </style:style>
    <style:style style:name="Footer" style:family="paragraph" style:parent-style-name="Standard" style:class="extra" style:master-page-name="">
      <style:paragraph-properties fo:margin-top="0cm" fo:margin-bottom="0.03cm" style:page-number="auto" text:number-lines="false" text:line-number="0">
        <style:tab-stops>
          <style:tab-stop style:position="6.996cm" style:type="center"/>
          <style:tab-stop style:position="13.991cm" style:type="right"/>
        </style:tab-stops>
      </style:paragraph-properties>
    </style:style>
    <style:style style:name="Heading_20_1" style:display-name="Heading 1" style:family="paragraph" style:parent-style-name="Heading" style:next-style-name="Text_20_body" style:default-outline-level="1" style:list-style-name="" style:class="text" style:master-page-name="">
      <style:paragraph-properties fo:margin-top="3.5cm" fo:margin-bottom="1.401cm" fo:text-align="center" style:justify-single-word="false" style:page-number="auto" fo:break-before="page"/>
      <style:text-properties style:font-name="Book Antiqua" fo:font-size="20pt" fo:font-weight="normal" style:font-name-asian="SimSun" style:font-size-asian="24pt" style:font-weight-asian="bold" style:font-name-complex="Lucida Sans" style:font-size-complex="24pt" style:font-weight-complex="normal"/>
    </style:style>
    <style:style style:name="Heading_20_2" style:display-name="Heading 2" style:family="paragraph" style:parent-style-name="Heading" style:next-style-name="Text_20_body" style:default-outline-level="2" style:list-style-name="" style:class="text" style:master-page-name="">
      <style:paragraph-properties fo:margin-left="0cm" fo:margin-right="0cm" fo:margin-top="0.3cm" fo:margin-bottom="0.21cm" fo:text-align="start" style:justify-single-word="false" fo:text-indent="0cm" style:auto-text-indent="false" style:page-number="auto"/>
      <style:text-properties style:font-name="Book Antiqua1" fo:font-size="13pt" style:text-underline-style="solid" style:text-underline-width="auto" style:text-underline-color="font-color" fo:font-weight="bold" style:font-name-asian="SimSun" style:font-size-asian="18pt" style:font-weight-asian="bold" style:font-name-complex="Lucida Sans" style:font-size-complex="18pt" style:font-weight-complex="normal"/>
    </style:style>
    <style:style style:name="Footnote" style:family="paragraph" style:parent-style-name="Standard" style:class="extra">
      <style:paragraph-properties fo:margin-left="0cm" fo:margin-right="0cm" fo:margin-top="0cm" fo:margin-bottom="0.101cm" fo:text-align="justify" style:justify-single-word="false" fo:text-indent="1.251cm" style:auto-text-indent="false" text:number-lines="false" text:line-number="0"/>
      <style:text-properties fo:font-size="10pt" style:font-size-asian="10pt" style:font-size-complex="10pt"/>
    </style:style>
    <style:style style:name="Sans_20_nom1" style:display-name="Sans nom1" style:family="paragraph" style:parent-style-name="Heading_20_1" style:default-outline-level="" style:list-style-name="" style:master-page-name="">
      <style:paragraph-properties style:page-number="auto" fo:break-before="page"/>
    </style:style>
    <style:style style:name="Contents_20_Heading" style:display-name="Contents Heading" style:family="paragraph" style:parent-style-name="Heading" style:class="index">
      <style:paragraph-properties fo:margin-left="0cm" fo:margin-right="0cm" fo:text-indent="0cm" style:auto-text-indent="false" fo:background-color="#ffffff" text:number-lines="false" text:line-number="0">
        <style:background-image/>
      </style:paragraph-properties>
      <style:text-properties fo:font-size="20pt" fo:font-weight="normal" style:font-size-asian="16pt" style:font-weight-asian="bold" style:font-size-complex="16pt" style:font-weight-complex="normal"/>
    </style:style>
    <style:style style:name="Contents_20_1" style:display-name="Contents 1" style:family="paragraph" style:parent-style-name="Index" style:class="index">
      <style:paragraph-properties fo:margin-left="0.199cm" fo:margin-right="0cm" fo:margin-top="0.3cm" fo:margin-bottom="0.199cm" fo:text-indent="0cm" style:auto-text-indent="false" fo:background-color="#ffffff">
        <style:tab-stops>
          <style:tab-stop style:position="13.991cm" style:type="right" style:leader-style="dotted" style:leader-text="."/>
        </style:tab-stops>
        <style:background-image/>
      </style:paragraph-properties>
      <style:text-properties fo:font-weight="bold"/>
    </style:style>
    <style:style style:name="Contents_20_2" style:display-name="Contents 2" style:family="paragraph" style:parent-style-name="Index" style:class="index" style:master-page-name="">
      <style:paragraph-properties fo:margin-left="1cm" fo:margin-right="0cm" fo:margin-top="0cm" fo:margin-bottom="0.101cm" fo:text-indent="0cm" style:auto-text-indent="false" style:page-number="auto" fo:background-color="#ffffff">
        <style:tab-stops>
          <style:tab-stop style:position="13.492cm" style:type="right" style:leader-style="dotted" style:leader-text="."/>
        </style:tab-stops>
        <style:background-image/>
      </style:paragraph-properties>
      <style:text-properties fo:font-size="11pt"/>
    </style:style>
    <style:style style:name="Heading_20_3" style:display-name="Heading 3" style:family="paragraph" style:parent-style-name="Heading" style:next-style-name="Heading_20_2" style:default-outline-level="3" style:list-style-name="" style:class="text" style:master-page-name="">
      <style:paragraph-properties fo:margin-left="1.251cm" fo:margin-right="0cm" fo:margin-top="0.101cm" fo:margin-bottom="0.3cm" fo:text-align="start" style:justify-single-word="false" fo:text-indent="0cm" style:auto-text-indent="false" style:page-number="auto"/>
      <style:text-properties style:font-name="Times New Roman" fo:font-size="12pt" style:text-underline-style="solid" style:text-underline-width="auto" style:text-underline-color="font-color" fo:font-weight="bold" style:font-name-asian="SimSun" style:font-size-asian="14pt" style:font-weight-asian="bold" style:font-name-complex="Lucida Sans" style:font-size-complex="14pt" style:font-weight-complex="normal" style:text-overline-style="none" style:text-overline-color="font-color"/>
    </style:style>
    <style:style style:name="Heading_20_5" style:display-name="Heading 5" style:family="paragraph" style:parent-style-name="Heading" style:next-style-name="Text_20_body" style:default-outline-level="5" style:list-style-name="" style:class="text">
      <style:text-properties style:font-name="Times New Roman" fo:font-size="10pt" fo:font-weight="bold" style:font-name-asian="SimSun" style:font-size-asian="10pt" style:font-weight-asian="bold" style:font-name-complex="Lucida Sans" style:font-size-complex="10pt" style:font-weight-complex="bold"/>
    </style:style>
    <style:style style:name="Heading_20_6" style:display-name="Heading 6" style:family="paragraph" style:parent-style-name="Heading" style:next-style-name="Text_20_body" style:default-outline-level="6" style:list-style-name="" style:class="text">
      <style:text-properties style:font-name="Times New Roman" fo:font-size="7pt" fo:font-weight="bold" style:font-name-asian="SimSun" style:font-size-asian="7pt" style:font-weight-asian="bold" style:font-name-complex="Lucida Sans" style:font-size-complex="7pt" style:font-weight-complex="bold"/>
    </style:style>
    <style:style style:name="Contents_20_3" style:display-name="Contents 3" style:family="paragraph" style:parent-style-name="Index" style:class="index">
      <style:paragraph-properties fo:margin-left="2cm" fo:margin-right="0cm" fo:text-indent="0cm" style:auto-text-indent="false">
        <style:tab-stops>
          <style:tab-stop style:position="12.993cm" style:type="right" style:leader-style="dotted" style:leader-text="."/>
        </style:tab-stops>
      </style:paragraph-properties>
      <style:text-properties fo:font-size="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Bibliographie" style:family="paragraph" style:parent-style-name="Text_20_body"/>
    <style:style style:name="Biblio" style:family="paragraph" style:parent-style-name="Text_20_body">
      <style:paragraph-properties fo:margin-left="1.251cm" fo:margin-right="0cm" fo:margin-top="0cm" fo:margin-bottom="0.199cm" fo:text-indent="0cm" style:auto-text-indent="false"/>
      <style:text-properties fo:font-size="10pt"/>
    </style:style>
    <style:style style:name="Heading_20_4" style:display-name="Heading 4" style:family="paragraph" style:parent-style-name="Heading" style:next-style-name="Text_20_body" style:default-outline-level="4" style:list-style-name="" style:class="text">
      <style:text-properties style:font-name="Times New Roman" fo:font-size="12pt" fo:font-weight="bold" style:font-name-asian="SimSun" style:font-size-asian="12pt" style:font-weight-asian="bold" style:font-name-complex="Lucida Sans" style:font-size-complex="12pt"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NSimSun" style:font-size-asian="10pt" style:font-name-complex="Courier New" style:font-size-complex="10pt"/>
    </style:style>
    <style:style style:name="Contents_20_8" style:display-name="Contents 8" style:family="paragraph" style:parent-style-name="Index" style:class="index">
      <style:paragraph-properties fo:margin-left="3.494cm" fo:margin-right="0cm" fo:text-indent="0cm" style:auto-text-indent="false">
        <style:tab-stops>
          <style:tab-stop style:position="10.497cm" style:type="right" style:leader-style="dotted" style:leader-text="."/>
        </style:tab-stops>
      </style:paragraph-properties>
    </style:style>
    <style:style style:name="Quotations" style:family="paragraph" style:parent-style-name="Standard" style:class="html">
      <style:paragraph-properties fo:margin-left="1cm" fo:margin-right="1cm" fo:margin-top="0cm" fo:margin-bottom="0.499cm" fo:text-indent="0cm" style:auto-text-indent="false"/>
    </style:style>
    <style:style style:name="Header_20_right" style:display-name="Header right" style:family="paragraph" style:parent-style-name="Standard" style:class="extra">
      <style:paragraph-properties text:number-lines="false" text:line-number="0">
        <style:tab-stops>
          <style:tab-stop style:position="6.996cm" style:type="center"/>
          <style:tab-stop style:position="13.991cm" style:type="right"/>
        </style:tab-stops>
      </style:paragraph-properties>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X_20_intercalaire" style:display-name="X intercalaire" style:family="paragraph" style:parent-style-name="Text_20_body" style:auto-update="true" style:master-page-name="">
      <style:paragraph-properties fo:margin-top="0cm" fo:margin-bottom="0cm" fo:text-align="start" style:justify-single-word="false" style:page-number="auto"/>
      <style:text-properties fo:font-size="6pt"/>
    </style:style>
    <style:style style:name="Corps_20_de_20_texte_20_11_20_point" style:display-name="Corps de texte 11 point" style:family="paragraph" style:parent-style-name="Text_20_body"/>
    <style:style style:name="Frame_20_contents" style:display-name="Frame contents" style:family="paragraph" style:parent-style-name="Text_20_body" style:class="extra"/>
    <style:style style:name="_2d_---0_2c_30_20_cm" style:display-name="----0,30 cm" style:family="paragraph" style:parent-style-name="Text_20_body"/>
    <style:style style:name="_2d_---0_2c_30" style:display-name="----0,30" style:family="paragraph" style:parent-style-name="Text_20_body"/>
    <style:style style:name="Corps_20_de_20_texte_20_-0_2c_3" style:display-name="Corps de texte -0,3" style:family="paragraph" style:parent-style-name="Text_20_body">
      <style:paragraph-properties fo:margin-top="0cm" fo:margin-bottom="0cm"/>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Emphasis" style:family="text">
      <style:text-properties fo:font-style="italic" style:font-style-asian="italic" style:font-style-complex="italic"/>
    </style:style>
    <style:style style:name="Source_20_Text" style:display-name="Source Text" style:family="text">
      <style:text-properties style:font-name="Courier New" style:font-name-asian="NSimSun" style:font-name-complex="Courier New"/>
    </style:style>
    <style:style style:name="Graphics" style:family="graphic">
      <style:graphic-properties text:anchor-type="paragraph" svg:x="0cm" svg:y="0cm" style:wrap="none" style:vertical-pos="top" style:vertical-rel="paragraph" style:horizontal-pos="center" style:horizontal-rel="paragraph"/>
    </style:style>
    <style:style style:name="Frame" style:family="graphic">
      <style:graphic-properties text:anchor-type="as-char" svg:y="0cm"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margin-left="0cm" fo:margin-right="0cm" fo:margin-top="0cm" fo:margin-bottom="0cm" style:line-spacing="0cm" fo:text-align="center" style:justify-single-word="false" style:register-true="true" fo:text-indent="0cm" style:auto-text-indent="true" text:number-lines="false" text:line-number="0" style:vertical-align="middle">
        <style:tab-stops>
          <style:tab-stop style:position="6.996cm" style:type="center"/>
          <style:tab-stop style:position="13.991cm" style:type="right"/>
        </style:tab-stops>
      </style:paragraph-properties>
    </style:style>
    <style:style style:name="MP2" style:family="paragraph" style:parent-style-name="Header">
      <style:paragraph-properties fo:margin-left="0cm" fo:margin-right="0cm" fo:margin-top="0cm" fo:margin-bottom="0.3cm" style:line-spacing="0cm" fo:text-align="center" style:justify-single-word="false" style:register-true="true" fo:text-indent="0cm" style:auto-text-indent="true" style:shadow="none" text:number-lines="false" text:line-number="0" style:vertical-align="middle">
        <style:tab-stops>
          <style:tab-stop style:position="6.996cm" style:type="center"/>
          <style:tab-stop style:position="13.991cm" style:type="right"/>
        </style:tab-stops>
      </style:paragraph-properties>
      <style:text-properties fo:font-style="italic" style:font-style-asian="italic" style:font-style-complex="italic"/>
    </style:style>
    <style:style style:name="MP3" style:family="paragraph" style:parent-style-name="Footer">
      <style:paragraph-properties fo:margin-top="0.101cm" fo:margin-bottom="0cm" fo:text-align="center" style:justify-single-word="false"/>
    </style:style>
    <style:style style:name="MP4" style:family="paragraph" style:parent-style-name="Footer">
      <style:paragraph-properties fo:text-align="center" style:justify-single-word="false"/>
    </style:style>
    <style:page-layout style:name="Mpm1">
      <style:page-layout-properties fo:page-width="16.99cm" fo:page-height="24.4cm" style:num-format="1" style:print-orientation="portrait" fo:margin-top="0cm" fo:margin-bottom="0.4cm" fo:margin-left="1.499cm" fo:margin-right="1.499cm" fo:border="none" fo:padding="0cm" style:shadow="none" fo:background-color="transparent" style:writing-mode="lr-tb" style:footnote-max-height="0cm">
        <style:background-image/>
        <style:columns fo:column-count="1" fo:column-gap="0cm">
          <style:column-sep style:width="0.002cm" style:color="#000000" style:height="100%"/>
        </style:columns>
        <style:footnote-sep style:width="0.018cm" style:distance-before-sep="0.101cm" style:distance-after-sep="0.101cm" style:adjustment="left" style:rel-width="25%" style:color="#000000"/>
      </style:page-layout-properties>
      <style:header-style>
        <style:header-footer-properties fo:min-height="0.699cm" fo:margin-left="0cm" fo:margin-right="0cm" fo:margin-bottom="0.199cm" fo:border-top="none" fo:border-bottom="0.018cm solid #000000" fo:border-left="none" fo:border-right="none" fo:padding="0.4cm" style:shadow="none" fo:background-color="transparent" style:dynamic-spacing="true">
          <style:background-image/>
        </style:header-footer-properties>
      </style:header-style>
      <style:footer-style>
        <style:header-footer-properties svg:height="0.7cm" fo:margin-left="0cm" fo:margin-right="0cm" fo:margin-top="0cm" fo:border-top="0.018cm solid #000000" fo:border-bottom="none" fo:border-left="none" fo:border-right="none" fo:padding="0cm" style:shadow="none" style:dynamic-spacing="false"/>
      </style:footer-style>
    </style:page-layout>
    <style:page-layout style:name="Mpm2">
      <style:page-layout-properties fo:page-width="16.99cm" fo:page-height="24.4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
        <text:p text:style-name="MP2"/>
      </style:header>
      <style:footer>
        <text:p text:style-name="MP3"><text:page-number text:select-page="current">13</text:page-number></text:p>
        <text:p text:style-name="MP4"/>
        <text:p text:style-name="MP4"><text:page-number text:select-page="current">13</text:page-number></text:p>
      </style:footer>
    </style:master-page>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5-02-19T20:29:56.54</meta:creation-date>
    <dc:date>2026-08-30T19:15:52.41</dc:date>
    <meta:editing-duration>P8DT14H41M6S</meta:editing-duration>
    <meta:editing-cycles>621</meta:editing-cycles>
    <meta:generator>OpenOffice/4.1.14$Win32 OpenOffice.org_project/4114m1$Build-9811</meta:generator>
    <meta:print-date>2026-08-24T15:43:57.36</meta:print-date>
    <meta:document-statistic meta:character-count="26755" meta:image-count="2" meta:object-count="0" meta:page-count="13" meta:paragraph-count="144" meta:table-count="0" meta:word-count="4206"/>
  </office:meta>
</office:document-meta>
</file>